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b4bd5a4234eacaf31543e60fc34419.png"/>
  <manifest:file-entry manifest:media-type="image/png" manifest:full-path="Pictures/d67e9a24d97d4d56d8dbde52bba58fe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iteadmin:clearpass_-_setting_o-n"/><text:bookmark-start text:name="__RefHeading___setting_operator-name_in_clearpass_1"/><text:bookmark-start text:name="setting_operator-name_in_clearpass"/>Setting Operator-Name in Clearpass<text:bookmark-end text:name="__RefHeading___setting_operator-name_in_clearpass_1"/><text:bookmark-end text:name="setting_operator-name_in_clearpass"/></text:h>
      <text:p text:style-name="Text_20_body">The Operator-Name attribute is used to identify the Visited Site to the Home Site. i.e. when a user joins at a Visited Site the name of the site is passed through in a RADIUS Request to the Home Site. The Home Site might use this information to generate statistics on where its users are visiting or to report problems with the Visited Site.</text:p>
      <text:p text:style-name="Text_20_body">Setting the Operator-Name in Clearpass is impossible if your configuration uses a <text:span text:style-name="Strong_20_Emphasis">RADIUS Proxy</text:span> Service to proxy unknown requests to the Jisc NRPS but easy if you use the \\RADIUS Enforcement (Generic)<text:line-break/>Service with the NRPS as Authentication Sources.</text:p>
      <text:p text:style-name="Text_20_body">Below the configuration assumes the use a \\RADIUS Enforcement (Generic)<text:line-break/>Service because that's the only way that Clearpass will allow attributes to be added to the Access Request.</text:p>
      <text:h text:style-name="Heading_20_3" text:outline-level="3"><text:bookmark-start text:name="__RefHeading___authentication_source_2"/><text:bookmark-start text:name="authentication_source"/>Authentication Source<text:bookmark-end text:name="__RefHeading___authentication_source_2"/><text:bookmark-end text:name="authentication_source"/></text:h>
      <text:p text:style-name="Text_20_body">The assumption is that there is a Service which has Jisc's NRPS as the authentication sources:</text:p>
      <text:p text:style-name="Text_20_body"><draw:frame draw:style-name="media" draw:name="IMAGE Legend" text:anchor-type="as-char" draw:z-index="0" svg:width="10.583333333333cm"><draw:text-box><text:p text:style-name="legendcenter"><draw:frame draw:style-name="media" draw:name="IMAGE" text:anchor-type="as-char" draw:z-index="0" svg:width="10.583333333333cm" svg:height="8.3823746312684cm"><draw:image xlink:href="Pictures/77b4bd5a4234eacaf31543e60fc34419.png" xlink:type="simple" xlink:show="embed" xlink:actuate="onLoad"/></draw:frame>IMAGE</text:p></draw:text-box></draw:frame></text:p>
      <text:p text:style-name="Text_20_body">Then the Source (or Sources) need to be configured to add the Operator-Name Attribute:</text:p>
      <text:p text:style-name="Text_20_body"><draw:frame draw:style-name="media" draw:name="IMAGE Legend" text:anchor-type="as-char" draw:z-index="0" svg:width="10.583333333333cm"><draw:text-box><text:p text:style-name="legendcenter"><draw:frame draw:style-name="media" draw:name="IMAGE" text:anchor-type="as-char" draw:z-index="1" svg:width="10.583333333333cm" svg:height="6.4741875179753cm"><draw:image xlink:href="Pictures/d67e9a24d97d4d56d8dbde52bba58fe3.png" xlink:type="simple" xlink:show="embed" xlink:actuate="onLoad"/></draw:frame>IMAGE</text:p></draw:text-box></draw:frame></text:p>
      <text:p text:style-name="Text_20_body">with the identifier for your site. Please use your realm, the primary if you have more than one. The format is 1&lt;realm&gt;. The '1' just means that there's a string to follow. So, if your realm is holby,nhs,uk then your Operator-Name value would be 1holby.nhs.u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9::34:51</meta:creation-date>
    <dc:creator>Generated</dc:creator>
    <dc:date>2026-08-20T19::34:51</dc:date>
    <dc:language>en-US</dc:language>
    <meta:editing-cycles>1</meta:editing-cycles>
    <meta:editing-duration>PT0S</meta:editing-duration>
    <dc:title>siteadmin:clearpass_-_setting_o-n</dc:title>
  </office:meta>
</office:document-meta>
</file>