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radiator_logs_for_zombies"/>Check the logs for :</text:p>
      <text:p text:style-name="Preformatted_20_Text">INFO: Marked host<text:s text:c="2"/>as dead (dead-realm / no reply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9::51:54</meta:creation-date>
    <dc:creator>Generated</dc:creator>
    <dc:date>2026-08-20T09::51:54</dc:date>
    <dc:language>en-US</dc:language>
    <meta:editing-cycles>1</meta:editing-cycles>
    <meta:editing-duration>PT0S</meta:editing-duration>
    <dc:title>siteadmin:checking_radiator_logs_for_zombies</dc:title>
  </office:meta>
</office:document-meta>
</file>