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iteadmin:checking_ise_logs_for_zombies"/> In <text:span text:style-name="Strong_20_Emphasis">Operations &gt; RADIUS &gt; Live Logs</text:span>:</text:p>
      <text:p text:style-name="Preformatted_20_Text">11353 No more external RADIUS servers; can't perform failov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8::16:00</meta:creation-date>
    <dc:creator>Generated</dc:creator>
    <dc:date>2026-08-20T18::16:00</dc:date>
    <dc:language>en-US</dc:language>
    <meta:editing-cycles>1</meta:editing-cycles>
    <meta:editing-duration>PT0S</meta:editing-duration>
    <dc:title>siteadmin:checking_ise_logs_for_zombies</dc:title>
  </office:meta>
</office:document-meta>
</file>