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fortiauthentictor_logs_for_zombies"/>In the logs look for something like these:</text:p>
      <text:p text:style-name="Preformatted_20_Text">radius: [urx] Timeout waiting for response from RADIUS server &lt;Server_Name&gt; (10.x.x.x)<text:line-break/><text:line-break/>facauth: Warning: Remote RADIUS server &lt;Server_Name&gt; not responding, marking down/zombi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6::44:44</meta:creation-date>
    <dc:creator>Generated</dc:creator>
    <dc:date>2026-08-20T16::44:44</dc:date>
    <dc:language>en-US</dc:language>
    <meta:editing-cycles>1</meta:editing-cycles>
    <meta:editing-duration>PT0S</meta:editing-duration>
    <dc:title>siteadmin:checking_fortiauthentictor_logs_for_zombies</dc:title>
  </office:meta>
</office:document-meta>
</file>