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iteadmin:checking_clearpass_logs_for_zombies"/>When looking under Monitoring &gt; Event Viewer in ClearPass Policy Manager, a typical system log entry appears as:</text:p>
      <text:p text:style-name="Preformatted_20_Text">Timestamp: 2026-08-12 17:10:25,482<text:line-break/>Log Level: WARN<text:line-break/>Category: Server<text:line-break/>Source: RADIUS-Proxy<text:line-break/>Event ID: 3002<text:line-break/>Description: External RADIUS server did not respond to 5 consecutive requests. Server marked as down. Further requests will be dropped/proxied elsewhere for 300 seconds.</text:p>
      <text:p text:style-name="Text_20_body">In the Access Tracker, individual client requests hitting a downed target will typically return:</text:p>
      <text:p text:style-name="Preformatted_20_Text">Error Code: 208Error Category: No response from home server / RADIUS-Proxy Timeou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9::34:07</meta:creation-date>
    <dc:creator>Generated</dc:creator>
    <dc:date>2026-08-20T19::34:07</dc:date>
    <dc:language>en-US</dc:language>
    <meta:editing-cycles>1</meta:editing-cycles>
    <meta:editing-duration>PT0S</meta:editing-duration>
    <dc:title>siteadmin:checking_clearpass_logs_for_zombies</dc:title>
  </office:meta>
</office:document-meta>
</file>