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6716f21bfe7335c68d555092c158e6.png"/>
  <manifest:file-entry manifest:media-type="image/png" manifest:full-path="Pictures/b60212bdf85740be1f447c39cd3a68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iteadmin:called_station_id"/><text:bookmark-start text:name="__RefHeading___called_station_id_1"/><text:bookmark-start text:name="called_station_id"/>Called Station ID<text:bookmark-end text:name="__RefHeading___called_station_id_1"/><text:bookmark-end text:name="called_station_id"/></text:h>
      <text:p text:style-name="Text_20_body">From RFC3580:</text:p>
      <text:p text:style-name="Preformatted_20_Text">3.20.<text:s text:c="2"/>Called-Station-Id<text:line-break/><text:line-break/><text:s text:c="3"/>For IEEE 802.1X Authenticators, this attribute is used to store the<text:line-break/><text:s text:c="3"/>bridge or Access Point MAC address in ASCII format (upper case only),<text:line-break/><text:s text:c="3"/>with octet values separated by a "-".<text:s text:c="2"/>Example: "00-10-A4-23-19-C0".<text:line-break/><text:s text:c="3"/>In IEEE 802.11, where the SSID is known, it SHOULD be appended to the<text:line-break/><text:s text:c="3"/>Access Point MAC address, separated from the MAC address with a ":".<text:line-break/><text:s text:c="3"/>Example "00-10-A4-23-19-C0:AP1".</text:p>
      <text:p text:style-name="Text_20_body">This isn't required as part of the Govroam Tech Spec but it is a very useful attribute to have sent to the NRPS. The MAC can be used in debugging to identify the type of wireless system being used but the most important information is the SSID appended to the MAC. </text:p>
      <text:p text:style-name="Text_20_body">The SSID has to be 'govroam' verbatim. SSIDs are case sensitive. “Govroam” is not the same as “govroam”. We monitor this to ensure compliance. This is particularly important with Federations. All RADIUS systems should be configured to proxy requests with filters set to allow the CSI to pass through.</text:p>
      <text:p text:style-name="Text_20_body">Sites with wireless systems broadcasting govroam should configure the wireless system to send the CSI with the RFC3580 format (hyphen separated, upper case letters and the SSID appended with a colon separator).</text:p>
      <text:h text:style-name="Heading_20_3" text:outline-level="3"><text:bookmark-start text:name="__RefHeading___aruba_central_called_station_id_2"/><text:bookmark-start text:name="aruba_central_called_station_id"/>Aruba Central Called Station ID<text:bookmark-end text:name="__RefHeading___aruba_central_called_station_id_2"/><text:bookmark-end text:name="aruba_central_called_station_id"/></text:h>
      <text:p text:style-name="Preformatted_20_Text">aaa authentication-server radius &lt;rad_server_name&gt;<text:line-break/>called-station-id type<text:line-break/><text:s text:c="2"/>{ap-group | ap-macaddr | ap-name | ipaddr | macaddr | vlan-id}<text:line-break/><text:s text:c="2"/>[delimiter {colon | dash | none}] [include-ssid {enable |disable}]</text:p>
      <text:p text:style-name="Text_20_body">eg.</text:p>
      <text:p text:style-name="Preformatted_20_Text">called-station-id type macaddr delimiter dash include-ssid enable</text:p>
      <text:p text:style-name="Text_20_body">or</text:p>
      <text:list text:style-name="Numbering_20_1" text:continue-numbering="false">
        <text:list-item>
          <text:p text:style-name="Numbering_20_1_Content_First"> In the WLAN SSID configuration wizard, click the Security tab.</text:p>
        </text:list-item>
        <text:list-item>
          <text:p text:style-name="Numbering_20_1_Content"> In Security Level, select Open.</text:p>
        </text:list-item>
        <text:list-item>
          <text:p text:style-name="Numbering_20_1_Content"> From the Key Management drop-down list, select Open or Enhanced Open.</text:p>
        </text:list-item>
        <text:list-item>
          <text:p text:style-name="Numbering_20_1_Content"> Click Advanced Settings</text:p>
        </text:list-item>
        <text:list-item>
          <text:p text:style-name="Numbering_20_1_Content_Last"> Click Next. </text:p>
        </text:list-item>
      </text:list>
      <text:p text:style-name="Text_20_body"><draw:frame draw:style-name="media" draw:name="Aruba Called Station ID Legend" text:anchor-type="as-char" draw:z-index="0" svg:width="10.583333333333cm"><draw:text-box><text:p text:style-name="legendcenter"><draw:frame draw:style-name="media" draw:name="Aruba Called Station ID" text:anchor-type="as-char" draw:z-index="0" svg:width="10.583333333333cm" svg:height="3.6270247229327cm"><draw:image xlink:href="Pictures/336716f21bfe7335c68d555092c158e6.png" xlink:type="simple" xlink:show="embed" xlink:actuate="onLoad"/></draw:frame>Aruba Called Station ID</text:p></draw:text-box></draw:frame></text:p>
      <text:h text:style-name="Heading_20_3" text:outline-level="3"><text:bookmark-start text:name="__RefHeading___aruba_wireless_controller_called-station-id_3"/><text:bookmark-start text:name="aruba_wireless_controller_called-station-id"/>Aruba Wireless Controller Called-Station-ID<text:bookmark-end text:name="__RefHeading___aruba_wireless_controller_called-station-id_3"/><text:bookmark-end text:name="aruba_wireless_controller_called-station-id"/></text:h>
      <text:p text:style-name="Text_20_body">To configure the Called-Station-ID, navigate to Configuration &gt; Security &gt; Authentication &gt; Servers</text:p>
      <text:p text:style-name="Text_20_body">Select the radius server and configure the Called-Station-ID</text:p>
      <text:p text:style-name="Text_20_body"><draw:frame draw:style-name="media" draw:name="1" text:anchor-type="as-char" draw:z-index="1" svg:width="10.583333333333cm" svg:height="1.1759259259259cm"><draw:image xlink:href="Pictures/b60212bdf85740be1f447c39cd3a684f.png" xlink:type="simple" xlink:show="embed" xlink:actuate="onLoad"/></draw:frame></text:p>
      <text:list text:style-name="Numbering_20_1" text:continue-numbering="false">
        <text:list-item>
          <text:p text:style-name="Numbering_20_1_Content_First"> Set csid_type to 'macaddr'</text:p>
        </text:list-item>
        <text:list-item>
          <text:p text:style-name="Numbering_20_1_Content"> Set include_ssid to 'enable'</text:p>
        </text:list-item>
        <text:list-item>
          <text:p text:style-name="Numbering_20_1_Content_Last"> Set csid_delimiter to 'colon'</text:p>
        </text:list-item>
      </text:list>
      <text:h text:style-name="Heading_20_3" text:outline-level="3"><text:bookmark-start text:name="__RefHeading___cisco_wireless_controller_4"/><text:bookmark-start text:name="cisco_wireless_controller"/>Cisco Wireless Controller<text:bookmark-end text:name="__RefHeading___cisco_wireless_controller_4"/><text:bookmark-end text:name="cisco_wireless_controller"/></text:h>
      <text:p text:style-name="Text_20_body">From Cisco's documentation:
“Configure the format of the RADIUS Called-Station-ID attribute with additional information. The default format is APMAC:SSID. The option for this attribute varies depending on the WLC code version. This field can be used to provide location-based authentication using AP location information that endpoint associated for initial authentication.”</text:p>
      <text:p text:style-name="Preformatted_20_Text">(WLC) &gt;config radius callStationIdType ap-macaddr-ssid</text:p>
      <text:p text:style-name="Text_20_body">Or:</text:p>
      <text:list text:style-name="Numbering_20_1" text:continue-numbering="false">
        <text:list-item>
          <text:p text:style-name="Numbering_20_1_Content_First"> Log in: Access the Cisco WLC's web interface.</text:p>
        </text:list-item>
        <text:list-item>
          <text:p text:style-name="Numbering_20_1_Content"> Navigate to AAA: Go to Security &gt; AAA &gt; RADIUS Authentication.</text:p>
        </text:list-item>
        <text:list-item>
          <text:p text:style-name="Numbering_20_1_Content"> Set the type: Find the “Auth Called Station ID Type” option and select your desired value from the drop-down menu: AP MAC Address:SSID</text:p>
        </text:list-item>
        <text:list-item>
          <text:p text:style-name="Numbering_20_1_Content_Last"> Apply changes: Click Apply to save the configur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34:09</meta:creation-date>
    <dc:creator>Generated</dc:creator>
    <dc:date>2026-09-07T18::34:09</dc:date>
    <dc:language>en-US</dc:language>
    <meta:editing-cycles>1</meta:editing-cycles>
    <meta:editing-duration>PT0S</meta:editing-duration>
    <dc:title>siteadmin:called_station_id</dc:title>
  </office:meta>
</office:document-meta>
</file>